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Taulukko1" style:family="table">
      <style:table-properties style:width="25.594cm" fo:margin-left="0.028cm" fo:margin-right="0.078cm" table:align="margins"/>
    </style:style>
    <style:style style:name="Taulukko1.A" style:family="table-column">
      <style:table-column-properties style:column-width="4.304cm" style:rel-column-width="11020*"/>
    </style:style>
    <style:style style:name="Taulukko1.B" style:family="table-column">
      <style:table-column-properties style:column-width="1.499cm" style:rel-column-width="3839*"/>
    </style:style>
    <style:style style:name="Taulukko1.C" style:family="table-column">
      <style:table-column-properties style:column-width="1.799cm" style:rel-column-width="4606*"/>
    </style:style>
    <style:style style:name="Taulukko1.D" style:family="table-column">
      <style:table-column-properties style:column-width="11.516cm" style:rel-column-width="29488*"/>
    </style:style>
    <style:style style:name="Taulukko1.E" style:family="table-column">
      <style:table-column-properties style:column-width="5.38cm" style:rel-column-width="13775*"/>
    </style:style>
    <style:style style:name="Taulukko1.F" style:family="table-column">
      <style:table-column-properties style:column-width="1.095cm" style:rel-column-width="2807*"/>
    </style:style>
    <style:style style:name="Taulukko1.A1" style:family="table-cell">
      <style:table-cell-properties fo:padding="0.097cm" fo:border-left="0.05pt solid #000000" fo:border-right="none" fo:border-top="0.05pt solid #000000" fo:border-bottom="0.05pt solid #000000"/>
    </style:style>
    <style:style style:name="Taulukko1.F1" style:family="table-cell">
      <style:table-cell-properties fo:padding="0.097cm" fo:border="0.05pt solid #000000"/>
    </style:style>
    <style:style style:name="Taulukko1.A2" style:family="table-cell">
      <style:table-cell-properties fo:padding="0.097cm" fo:border-left="0.05pt solid #000000" fo:border-right="none" fo:border-top="none" fo:border-bottom="0.05pt solid #000000"/>
    </style:style>
    <style:style style:name="Taulukko1.F2" style:family="table-cell">
      <style:table-cell-properties fo:padding="0.097cm" fo:border-left="0.05pt solid #000000" fo:border-right="0.05pt solid #000000" fo:border-top="none" fo:border-bottom="0.05pt solid #000000"/>
    </style:style>
    <style:style style:name="Taulukko2" style:family="table">
      <style:table-properties style:width="25.612cm" fo:margin-left="0.028cm" fo:margin-right="0.06cm" table:align="margins"/>
    </style:style>
    <style:style style:name="Taulukko2.A" style:family="table-column">
      <style:table-column-properties style:column-width="4.3cm" style:rel-column-width="11003*"/>
    </style:style>
    <style:style style:name="Taulukko2.B" style:family="table-column">
      <style:table-column-properties style:column-width="1.397cm" style:rel-column-width="3574*"/>
    </style:style>
    <style:style style:name="Taulukko2.C" style:family="table-column">
      <style:table-column-properties style:column-width="2.011cm" style:rel-column-width="5145*"/>
    </style:style>
    <style:style style:name="Taulukko2.D" style:family="table-column">
      <style:table-column-properties style:column-width="11.407cm" style:rel-column-width="29188*"/>
    </style:style>
    <style:style style:name="Taulukko2.E" style:family="table-column">
      <style:table-column-properties style:column-width="5.38cm" style:rel-column-width="13765*"/>
    </style:style>
    <style:style style:name="Taulukko2.F" style:family="table-column">
      <style:table-column-properties style:column-width="1.118cm" style:rel-column-width="2860*"/>
    </style:style>
    <style:style style:name="Taulukko2.A1" style:family="table-cell">
      <style:table-cell-properties fo:padding="0.097cm" fo:border-left="0.05pt solid #000000" fo:border-right="none" fo:border-top="0.05pt solid #000000" fo:border-bottom="0.05pt solid #000000"/>
    </style:style>
    <style:style style:name="Taulukko2.F1" style:family="table-cell">
      <style:table-cell-properties fo:padding="0.097cm" fo:border="0.05pt solid #000000"/>
    </style:style>
    <style:style style:name="Taulukko1_5f_1" style:display-name="Taulukko1_1" style:family="table">
      <style:table-properties style:width="25.612cm" fo:margin-left="0.028cm" fo:margin-right="0.06cm" table:align="margins"/>
    </style:style>
    <style:style style:name="Taulukko1_5f_1.A" style:display-name="Taulukko1_1.A" style:family="table-column">
      <style:table-column-properties style:column-width="4.3cm" style:rel-column-width="11003*"/>
    </style:style>
    <style:style style:name="Taulukko1_5f_1.B" style:display-name="Taulukko1_1.B" style:family="table-column">
      <style:table-column-properties style:column-width="1.397cm" style:rel-column-width="3574*"/>
    </style:style>
    <style:style style:name="Taulukko1_5f_1.C" style:display-name="Taulukko1_1.C" style:family="table-column">
      <style:table-column-properties style:column-width="2.011cm" style:rel-column-width="5145*"/>
    </style:style>
    <style:style style:name="Taulukko1_5f_1.D" style:display-name="Taulukko1_1.D" style:family="table-column">
      <style:table-column-properties style:column-width="11.407cm" style:rel-column-width="29188*"/>
    </style:style>
    <style:style style:name="Taulukko1_5f_1.E" style:display-name="Taulukko1_1.E" style:family="table-column">
      <style:table-column-properties style:column-width="5.38cm" style:rel-column-width="13765*"/>
    </style:style>
    <style:style style:name="Taulukko1_5f_1.F" style:display-name="Taulukko1_1.F" style:family="table-column">
      <style:table-column-properties style:column-width="1.118cm" style:rel-column-width="2860*"/>
    </style:style>
    <style:style style:name="Taulukko1_5f_1.A1" style:display-name="Taulukko1_1.A1" style:family="table-cell">
      <style:table-cell-properties fo:padding="0.097cm" fo:border-left="0.05pt solid #000000" fo:border-right="none" fo:border-top="0.05pt solid #000000" fo:border-bottom="0.05pt solid #000000"/>
    </style:style>
    <style:style style:name="Taulukko1_5f_1.F1" style:display-name="Taulukko1_1.F1" style:family="table-cell">
      <style:table-cell-properties fo:padding="0.097cm" fo:border="0.05pt solid #000000"/>
    </style:style>
    <style:style style:name="Taulukko1_5f_1.C2" style:display-name="Taulukko1_1.C2" style:family="table-cell">
      <style:table-cell-properties fo:padding="0.097cm" fo:border-left="0.05pt solid #000000" fo:border-right="none" fo:border-top="none" fo:border-bottom="0.05pt solid #000000"/>
    </style:style>
    <style:style style:name="Taulukko1_5f_1.F2" style:display-name="Taulukko1_1.F2" style:family="table-cell">
      <style:table-cell-properties fo:padding="0.097cm" fo:border-left="0.05pt solid #000000" fo:border-right="0.05pt solid #000000" fo:border-top="none" fo:border-bottom="0.05pt solid #000000"/>
    </style:style>
    <style:style style:name="Taulukko3" style:family="table">
      <style:table-properties style:width="25.594cm" fo:margin-left="0.046cm" fo:margin-right="0.06cm" table:align="margins"/>
    </style:style>
    <style:style style:name="Taulukko3.A" style:family="table-column">
      <style:table-column-properties style:column-width="4.286cm" style:rel-column-width="10975*"/>
    </style:style>
    <style:style style:name="Taulukko3.B" style:family="table-column">
      <style:table-column-properties style:column-width="1.393cm" style:rel-column-width="3568*"/>
    </style:style>
    <style:style style:name="Taulukko3.C" style:family="table-column">
      <style:table-column-properties style:column-width="2.011cm" style:rel-column-width="5148*"/>
    </style:style>
    <style:style style:name="Taulukko3.D" style:family="table-column">
      <style:table-column-properties style:column-width="11.412cm" style:rel-column-width="29222*"/>
    </style:style>
    <style:style style:name="Taulukko3.E" style:family="table-column">
      <style:table-column-properties style:column-width="5.38cm" style:rel-column-width="13775*"/>
    </style:style>
    <style:style style:name="Taulukko3.F" style:family="table-column">
      <style:table-column-properties style:column-width="1.111cm" style:rel-column-width="2847*"/>
    </style:style>
    <style:style style:name="Taulukko3.A1" style:family="table-cell">
      <style:table-cell-properties fo:padding="0.097cm" fo:border-left="0.05pt solid #000000" fo:border-right="none" fo:border-top="0.05pt solid #000000" fo:border-bottom="0.05pt solid #000000"/>
    </style:style>
    <style:style style:name="Taulukko3.F1" style:family="table-cell">
      <style:table-cell-properties fo:padding="0.097cm" fo:border="0.05pt solid #000000"/>
    </style:style>
    <style:style style:name="Taulukko3.C2" style:family="table-cell">
      <style:table-cell-properties fo:padding="0.097cm" fo:border-left="0.05pt solid #000000" fo:border-right="none" fo:border-top="none" fo:border-bottom="0.05pt solid #000000"/>
    </style:style>
    <style:style style:name="Taulukko3.F2" style:family="table-cell">
      <style:table-cell-properties fo:padding="0.097cm" fo:border-left="0.05pt solid #000000" fo:border-right="0.05pt solid #000000" fo:border-top="none" fo:border-bottom="0.05pt solid #000000"/>
    </style:style>
    <style:style style:name="Taulukko4" style:family="table">
      <style:table-properties style:width="25.559cm" fo:margin-left="0.081cm" fo:margin-right="0.06cm" table:align="margins"/>
    </style:style>
    <style:style style:name="Taulukko4.A" style:family="table-column">
      <style:table-column-properties style:column-width="4.251cm" style:rel-column-width="2410*"/>
    </style:style>
    <style:style style:name="Taulukko4.B" style:family="table-column">
      <style:table-column-properties style:column-width="1.393cm" style:rel-column-width="790*"/>
    </style:style>
    <style:style style:name="Taulukko4.C" style:family="table-column">
      <style:table-column-properties style:column-width="2.011cm" style:rel-column-width="1140*"/>
    </style:style>
    <style:style style:name="Taulukko4.D" style:family="table-column">
      <style:table-column-properties style:column-width="11.412cm" style:rel-column-width="6470*"/>
    </style:style>
    <style:style style:name="Taulukko4.E" style:family="table-column">
      <style:table-column-properties style:column-width="5.38cm" style:rel-column-width="3050*"/>
    </style:style>
    <style:style style:name="Taulukko4.F" style:family="table-column">
      <style:table-column-properties style:column-width="1.111cm" style:rel-column-width="630*"/>
    </style:style>
    <style:style style:name="Taulukko4.A1" style:family="table-cell">
      <style:table-cell-properties fo:padding="0.097cm" fo:border-left="0.05pt solid #000000" fo:border-right="none" fo:border-top="0.05pt solid #000000" fo:border-bottom="0.05pt solid #000000"/>
    </style:style>
    <style:style style:name="Taulukko4.F1" style:family="table-cell">
      <style:table-cell-properties fo:padding="0.097cm" fo:border="0.05pt solid #000000"/>
    </style:style>
    <style:style style:name="Taulukko4.A2" style:family="table-cell">
      <style:table-cell-properties fo:padding="0.097cm" fo:border-left="0.05pt solid #000000" fo:border-right="none" fo:border-top="none" fo:border-bottom="0.05pt solid #000000"/>
    </style:style>
    <style:style style:name="Taulukko4.F2" style:family="table-cell">
      <style:table-cell-properties fo:padding="0.097cm" fo:border-left="0.05pt solid #000000" fo:border-right="0.05pt solid #000000" fo:border-top="none" fo:border-bottom="0.05pt solid #000000"/>
    </style:style>
    <style:style style:name="Taulukko4.4" style:family="table-row">
      <style:table-row-properties style:min-row-height="0.707cm"/>
    </style:style>
    <style:style style:name="P1" style:family="paragraph" style:parent-style-name="Standard">
      <style:text-properties fo:font-size="28pt" fo:font-weight="bold" officeooo:rsid="00117930" officeooo:paragraph-rsid="00117930" style:font-size-asian="28pt" style:font-weight-asian="bold" style:font-size-complex="28pt" style:font-weight-complex="bold"/>
    </style:style>
    <style:style style:name="P2" style:family="paragraph" style:parent-style-name="Table_20_Contents">
      <style:text-properties fo:font-size="20pt" style:font-size-asian="20pt" style:font-size-complex="20pt"/>
    </style:style>
    <style:style style:name="P3" style:family="paragraph" style:parent-style-name="Table_20_Contents">
      <style:text-properties fo:font-size="15pt" officeooo:rsid="00918235" officeooo:paragraph-rsid="00918235" style:font-size-asian="15pt" style:font-size-complex="15pt"/>
    </style:style>
    <style:style style:name="P4" style:family="paragraph" style:parent-style-name="Table_20_Contents">
      <style:text-properties fo:font-size="15pt" officeooo:rsid="00166f47" officeooo:paragraph-rsid="00166f47" style:font-size-asian="15pt" style:font-size-complex="15pt"/>
    </style:style>
    <style:style style:name="P5" style:family="paragraph" style:parent-style-name="Table_20_Contents">
      <style:text-properties fo:font-size="15pt" officeooo:rsid="00173e1f" officeooo:paragraph-rsid="00173e1f" style:font-size-asian="15pt" style:font-size-complex="15pt"/>
    </style:style>
    <style:style style:name="P6" style:family="paragraph" style:parent-style-name="Table_20_Contents">
      <style:text-properties fo:font-size="14pt" officeooo:rsid="00173e1f" officeooo:paragraph-rsid="00173e1f" style:font-size-asian="14pt" style:font-size-complex="14pt"/>
    </style:style>
    <style:style style:name="P7" style:family="paragraph" style:parent-style-name="Table_20_Contents">
      <style:text-properties fo:font-size="15pt" officeooo:rsid="0020d5d7" officeooo:paragraph-rsid="0020d5d7" style:font-size-asian="15pt" style:font-size-complex="15pt"/>
    </style:style>
    <style:style style:name="P8" style:family="paragraph" style:parent-style-name="Table_20_Contents">
      <style:text-properties fo:font-size="15pt" officeooo:rsid="001f1258" officeooo:paragraph-rsid="001f1258" style:font-size-asian="15pt" style:font-size-complex="15pt"/>
    </style:style>
    <style:style style:name="P9" style:family="paragraph" style:parent-style-name="Table_20_Contents">
      <style:text-properties fo:font-size="15pt" officeooo:rsid="0023e3de" officeooo:paragraph-rsid="0023e3de" style:font-size-asian="15pt" style:font-size-complex="15pt"/>
    </style:style>
    <style:style style:name="P10" style:family="paragraph" style:parent-style-name="Standard">
      <style:text-properties fo:font-size="15pt" officeooo:rsid="0020d5d7" officeooo:paragraph-rsid="0020d5d7" style:font-size-asian="15pt" style:font-size-complex="15pt"/>
    </style:style>
    <style:style style:name="P11" style:family="paragraph" style:parent-style-name="Table_20_Contents">
      <style:text-properties fo:font-size="15pt" officeooo:rsid="0015b7a0" officeooo:paragraph-rsid="0015b7a0" style:font-size-asian="15pt" style:font-size-complex="15pt"/>
    </style:style>
    <style:style style:name="P12" style:family="paragraph" style:parent-style-name="Table_20_Contents">
      <style:text-properties fo:font-size="15pt" officeooo:rsid="0025e77e" officeooo:paragraph-rsid="0025e77e" style:font-size-asian="15pt" style:font-size-complex="15pt"/>
    </style:style>
    <style:style style:name="P13" style:family="paragraph" style:parent-style-name="Standard">
      <style:text-properties fo:font-size="15pt" officeooo:rsid="002f23a0" officeooo:paragraph-rsid="001e7b25" style:font-size-asian="15pt" style:font-size-complex="15pt"/>
    </style:style>
    <style:style style:name="P14" style:family="paragraph" style:parent-style-name="Standard">
      <style:text-properties fo:font-size="15pt" officeooo:rsid="002bf237" officeooo:paragraph-rsid="001e7b25" style:font-size-asian="15pt" style:font-size-complex="15pt"/>
    </style:style>
    <style:style style:name="P15" style:family="paragraph" style:parent-style-name="Table_20_Contents">
      <style:text-properties fo:font-size="15pt" officeooo:rsid="00918235" officeooo:paragraph-rsid="001e7b25" style:font-size-asian="15pt" style:font-size-complex="15pt"/>
    </style:style>
    <style:style style:name="P16" style:family="paragraph" style:parent-style-name="Table_20_Contents">
      <style:text-properties fo:font-size="15pt" officeooo:rsid="00173e1f" officeooo:paragraph-rsid="001e7b25" style:font-size-asian="15pt" style:font-size-complex="15pt"/>
    </style:style>
    <style:style style:name="P17" style:family="paragraph" style:parent-style-name="Table_20_Contents">
      <style:text-properties fo:font-size="15pt" officeooo:rsid="0015b7a0" officeooo:paragraph-rsid="001e7b25" style:font-size-asian="15pt" style:font-size-complex="15pt"/>
    </style:style>
    <style:style style:name="P18" style:family="paragraph" style:parent-style-name="Table_20_Contents">
      <style:text-properties fo:font-size="15pt" officeooo:rsid="002f23a0" officeooo:paragraph-rsid="001e7b25" style:font-size-asian="15pt" style:font-size-complex="15pt"/>
    </style:style>
    <style:style style:name="P19" style:family="paragraph" style:parent-style-name="Table_20_Contents">
      <style:text-properties fo:font-size="15pt" officeooo:rsid="002bf237" officeooo:paragraph-rsid="001e7b25" style:font-size-asian="15pt" style:font-size-complex="15pt"/>
    </style:style>
    <style:style style:name="P20" style:family="paragraph" style:parent-style-name="Standard">
      <style:text-properties officeooo:paragraph-rsid="001e7b25"/>
    </style:style>
    <style:style style:name="P21" style:family="paragraph" style:parent-style-name="Standard">
      <style:text-properties fo:font-size="15pt" officeooo:rsid="00323806" officeooo:paragraph-rsid="00323806" style:font-size-asian="15pt" style:font-size-complex="15pt"/>
    </style:style>
    <style:style style:name="P22" style:family="paragraph" style:parent-style-name="Standard">
      <style:text-properties fo:font-size="15pt" officeooo:rsid="002bf237" officeooo:paragraph-rsid="002bf237" style:font-size-asian="15pt" style:font-size-complex="15pt"/>
    </style:style>
    <style:style style:name="P23" style:family="paragraph" style:parent-style-name="Table_20_Contents">
      <style:text-properties fo:font-size="15pt" officeooo:rsid="00918235" officeooo:paragraph-rsid="00323806" style:font-size-asian="15pt" style:font-size-complex="15pt"/>
    </style:style>
    <style:style style:name="P24" style:family="paragraph" style:parent-style-name="Table_20_Contents">
      <style:text-properties fo:font-size="15pt" officeooo:rsid="003193fc" officeooo:paragraph-rsid="003193fc" style:font-size-asian="15pt" style:font-size-complex="15pt"/>
    </style:style>
    <style:style style:name="P25" style:family="paragraph" style:parent-style-name="Table_20_Contents">
      <style:text-properties fo:font-size="15pt" officeooo:rsid="00323806" officeooo:paragraph-rsid="00323806" style:font-size-asian="15pt" style:font-size-complex="15pt"/>
    </style:style>
    <style:style style:name="P26" style:family="paragraph" style:parent-style-name="Table_20_Contents">
      <style:text-properties fo:font-size="15pt" officeooo:rsid="00173e1f" officeooo:paragraph-rsid="003193fc" style:font-size-asian="15pt" style:font-size-complex="15pt"/>
    </style:style>
    <style:style style:name="P27" style:family="paragraph" style:parent-style-name="Table_20_Contents">
      <style:text-properties fo:font-size="15pt" officeooo:rsid="0025e77e" officeooo:paragraph-rsid="0031b571" style:font-size-asian="15pt" style:font-size-complex="15pt"/>
    </style:style>
    <style:style style:name="P28" style:family="paragraph" style:parent-style-name="Standard">
      <style:text-properties fo:font-size="15pt" officeooo:rsid="00331919" officeooo:paragraph-rsid="00331919" style:font-size-asian="15pt" style:font-size-complex="15pt"/>
    </style:style>
    <style:style style:name="P29" style:family="paragraph" style:parent-style-name="Standard">
      <style:text-properties fo:font-size="15pt" officeooo:rsid="00323806" officeooo:paragraph-rsid="00331919" style:font-size-asian="15pt" style:font-size-complex="15pt"/>
    </style:style>
    <style:style style:name="P30" style:family="paragraph" style:parent-style-name="Table_20_Contents">
      <style:text-properties fo:font-size="15pt" officeooo:rsid="00331919" officeooo:paragraph-rsid="00331919" style:font-size-asian="15pt" style:font-size-complex="15pt"/>
    </style:style>
    <style:style style:name="P31" style:family="paragraph" style:parent-style-name="Table_20_Contents">
      <style:text-properties fo:font-size="15pt" officeooo:rsid="00334e12" officeooo:paragraph-rsid="00334e12" style:font-size-asian="15pt" style:font-size-complex="15pt"/>
    </style:style>
    <style:style style:name="P32" style:family="paragraph" style:parent-style-name="Table_20_Contents">
      <style:paragraph-properties>
        <style:tab-stops>
          <style:tab-stop style:position="8.996cm"/>
        </style:tab-stops>
      </style:paragraph-properties>
      <style:text-properties fo:font-size="15pt" officeooo:rsid="00331919" officeooo:paragraph-rsid="00331919" style:font-size-asian="15pt" style:font-size-complex="15pt"/>
    </style:style>
    <style:style style:name="P33" style:family="paragraph" style:parent-style-name="Table_20_Contents">
      <style:paragraph-properties>
        <style:tab-stops>
          <style:tab-stop style:position="2.028cm"/>
          <style:tab-stop style:position="8.996cm"/>
        </style:tab-stops>
      </style:paragraph-properties>
      <style:text-properties fo:font-size="15pt" officeooo:rsid="00331919" officeooo:paragraph-rsid="00331919" style:font-size-asian="15pt" style:font-size-complex="15pt"/>
    </style:style>
    <style:style style:name="P34" style:family="paragraph" style:parent-style-name="Standard">
      <style:text-properties fo:font-size="15pt" officeooo:rsid="0035a0f0" officeooo:paragraph-rsid="0025f51c" style:font-size-asian="15pt" style:font-size-complex="15pt"/>
    </style:style>
    <style:style style:name="P35" style:family="paragraph" style:parent-style-name="Table_20_Contents">
      <style:text-properties fo:font-size="15pt" officeooo:rsid="00331919" officeooo:paragraph-rsid="0025f51c" style:font-size-asian="15pt" style:font-size-complex="15pt"/>
    </style:style>
    <style:style style:name="P36" style:family="paragraph" style:parent-style-name="Table_20_Contents">
      <style:text-properties fo:font-size="15pt" officeooo:rsid="003772dc" officeooo:paragraph-rsid="0025f51c" style:font-size-asian="15pt" style:font-size-complex="15pt"/>
    </style:style>
    <style:style style:name="P37" style:family="paragraph" style:parent-style-name="Table_20_Contents">
      <style:paragraph-properties>
        <style:tab-stops>
          <style:tab-stop style:position="8.996cm"/>
        </style:tab-stops>
      </style:paragraph-properties>
      <style:text-properties fo:font-size="15pt" officeooo:rsid="00331919" officeooo:paragraph-rsid="0025f51c" style:font-size-asian="15pt" style:font-size-complex="15pt"/>
    </style:style>
    <style:style style:name="P38" style:family="paragraph" style:parent-style-name="Table_20_Contents">
      <style:text-properties fo:font-size="15pt" officeooo:rsid="00334e12" officeooo:paragraph-rsid="0025f51c" style:font-size-asian="15pt" style:font-size-complex="15pt"/>
    </style:style>
    <style:style style:name="P39" style:family="paragraph" style:parent-style-name="Standard">
      <style:text-properties style:text-position="0% 100%" fo:font-size="15pt" officeooo:rsid="003d0111" officeooo:paragraph-rsid="0027b3c2" style:font-size-asian="15pt" style:font-size-complex="15pt"/>
    </style:style>
    <style:style style:name="P40" style:family="paragraph" style:parent-style-name="Standard">
      <style:text-properties fo:font-size="15pt" officeooo:rsid="003d0111" officeooo:paragraph-rsid="0027b3c2" style:font-size-asian="15pt" style:font-size-complex="15pt"/>
    </style:style>
    <style:style style:name="P41" style:family="paragraph" style:parent-style-name="Table_20_Contents">
      <style:text-properties fo:font-size="15pt" officeooo:rsid="00331919" officeooo:paragraph-rsid="0027b3c2" style:font-size-asian="15pt" style:font-size-complex="15pt"/>
    </style:style>
    <style:style style:name="P42" style:family="paragraph" style:parent-style-name="Table_20_Contents">
      <style:paragraph-properties>
        <style:tab-stops>
          <style:tab-stop style:position="8.996cm"/>
        </style:tab-stops>
      </style:paragraph-properties>
      <style:text-properties fo:font-size="15pt" officeooo:rsid="00331919" officeooo:paragraph-rsid="0027b3c2" style:font-size-asian="15pt" style:font-size-complex="15pt"/>
    </style:style>
    <style:style style:name="P43" style:family="paragraph" style:parent-style-name="Table_20_Contents">
      <style:text-properties fo:font-size="15pt" officeooo:rsid="004277b8" officeooo:paragraph-rsid="0027b3c2" style:font-size-asian="15pt" style:font-size-complex="15pt"/>
    </style:style>
    <style:style style:name="P44" style:family="paragraph" style:parent-style-name="Table_20_Contents">
      <style:text-properties fo:font-size="15pt" officeooo:rsid="003af0f4" officeooo:paragraph-rsid="0027b3c2" style:font-size-asian="15pt" style:font-size-complex="15pt"/>
    </style:style>
    <style:style style:name="P45" style:family="paragraph" style:parent-style-name="Table_20_Contents">
      <style:text-properties fo:font-size="15pt" officeooo:rsid="003d9560" officeooo:paragraph-rsid="0027b3c2" style:font-size-asian="15pt" style:font-size-complex="15pt"/>
    </style:style>
    <style:style style:name="P46" style:family="paragraph" style:parent-style-name="Table_20_Contents">
      <style:paragraph-properties fo:text-align="start" style:justify-single-word="false">
        <style:tab-stops>
          <style:tab-stop style:position="8.996cm"/>
        </style:tab-stops>
      </style:paragraph-properties>
      <style:text-properties fo:font-size="15pt" officeooo:rsid="003d9560" officeooo:paragraph-rsid="0027b3c2" style:font-size-asian="15pt" style:font-size-complex="15pt"/>
    </style:style>
    <style:style style:name="P47" style:family="paragraph" style:parent-style-name="Table_20_Contents">
      <style:text-properties fo:font-size="15pt" officeooo:rsid="0044b057" officeooo:paragraph-rsid="0027b3c2" style:font-size-asian="15pt" style:font-size-complex="15pt"/>
    </style:style>
    <style:style style:name="P48" style:family="paragraph" style:parent-style-name="Standard">
      <style:text-properties fo:font-size="15pt" officeooo:rsid="00410ed5" officeooo:paragraph-rsid="0027b3c2" style:font-size-asian="15pt" style:font-size-complex="15pt"/>
    </style:style>
    <style:style style:name="P49" style:family="paragraph" style:parent-style-name="Table_20_Contents">
      <style:text-properties fo:font-size="15pt" officeooo:rsid="00410ed5" officeooo:paragraph-rsid="0027b3c2" style:font-size-asian="15pt" style:font-size-complex="15pt"/>
    </style:style>
    <style:style style:name="P50" style:family="paragraph" style:parent-style-name="Table_20_Contents">
      <style:paragraph-properties>
        <style:tab-stops>
          <style:tab-stop style:position="8.996cm"/>
        </style:tab-stops>
      </style:paragraph-properties>
      <style:text-properties fo:font-size="15pt" officeooo:rsid="0035a0f0" officeooo:paragraph-rsid="0027b3c2" style:font-size-asian="15pt" style:font-size-complex="15pt"/>
    </style:style>
    <style:style style:name="P51" style:family="paragraph" style:parent-style-name="Table_20_Contents">
      <style:text-properties style:text-position="super 58%" fo:font-size="15pt" officeooo:rsid="003af0f4" officeooo:paragraph-rsid="0027b3c2" style:font-size-asian="15pt" style:font-size-complex="15pt"/>
    </style:style>
    <style:style style:name="P52" style:family="paragraph" style:parent-style-name="Standard">
      <style:text-properties officeooo:paragraph-rsid="0027b3c2"/>
    </style:style>
    <style:style style:name="T1" style:family="text">
      <style:text-properties officeooo:rsid="00117930"/>
    </style:style>
    <style:style style:name="T2" style:family="text">
      <style:text-properties officeooo:rsid="0020d5d7"/>
    </style:style>
    <style:style style:name="T3" style:family="text">
      <style:text-properties officeooo:rsid="0025e77e"/>
    </style:style>
    <style:style style:name="T4" style:family="text">
      <style:text-properties officeooo:rsid="002f23a0"/>
    </style:style>
    <style:style style:name="T5" style:family="text">
      <style:text-properties officeooo:rsid="0030e3bd"/>
    </style:style>
    <style:style style:name="T6" style:family="text">
      <style:text-properties officeooo:rsid="00323806"/>
    </style:style>
    <style:style style:name="T7" style:family="text">
      <style:text-properties officeooo:rsid="0035a0f0"/>
    </style:style>
    <style:style style:name="T8" style:family="text">
      <style:text-properties officeooo:rsid="00353a4e"/>
    </style:style>
    <style:style style:name="T9" style:family="text">
      <style:text-properties officeooo:rsid="00410ed5"/>
    </style:style>
    <style:style style:name="T10" style:family="text">
      <style:text-properties officeooo:rsid="003d956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Bocciakilpailut 2026. Osallistumiset ja sijoitukset. Inva</text:p>
      <table:table table:name="Taulukko1" table:style-name="Taulukko1">
        <table:table-column table:style-name="Taulukko1.A"/>
        <table:table-column table:style-name="Taulukko1.B"/>
        <table:table-column table:style-name="Taulukko1.C"/>
        <table:table-column table:style-name="Taulukko1.D"/>
        <table:table-column table:style-name="Taulukko1.E"/>
        <table:table-column table:style-name="Taulukko1.F"/>
        <table:table-row>
          <table:table-cell table:style-name="Taulukko1.A1" office:value-type="string">
            <text:p text:style-name="P2">Kilpailu</text:p>
          </table:table-cell>
          <table:table-cell table:style-name="Taulukko1.A1" office:value-type="string">
            <text:p text:style-name="P2">Laji</text:p>
          </table:table-cell>
          <table:table-cell table:style-name="Taulukko1.A1" office:value-type="string">
            <text:p text:style-name="P2">Sarja</text:p>
          </table:table-cell>
          <table:table-cell table:style-name="Taulukko1.A1" office:value-type="string">
            <text:p text:style-name="P2">Mäntän osallistujat</text:p>
          </table:table-cell>
          <table:table-cell table:style-name="Taulukko1.A1" office:value-type="string">
            <text:p text:style-name="P2">Osallistujia</text:p>
          </table:table-cell>
          <table:table-cell table:style-name="Taulukko1.F1" office:value-type="string">
            <text:p text:style-name="P2">Sij</text:p>
          </table:table-cell>
        </table:table-row>
        <table:table-row>
          <table:table-cell table:style-name="Taulukko1.A2" office:value-type="string">
            <text:p text:style-name="P3"><text:span text:style-name="T1">3</text:span>.1. Rauma </text:p>
          </table:table-cell>
          <table:table-cell table:style-name="Taulukko1.A2" office:value-type="string">
            <text:p text:style-name="P3">Pari</text:p>
          </table:table-cell>
          <table:table-cell table:style-name="Taulukko1.A2" office:value-type="string">
            <text:p text:style-name="P3">Naiset</text:p>
          </table:table-cell>
          <table:table-cell table:style-name="Taulukko1.A2" office:value-type="string">
            <text:p text:style-name="P3">Hilkka Flyktman ja Onerva Uuttera</text:p>
          </table:table-cell>
          <table:table-cell table:style-name="Taulukko1.A2" office:value-type="string">
            <text:p text:style-name="P4">9 paria</text:p>
          </table:table-cell>
          <table:table-cell table:style-name="Taulukko1.F2" office:value-type="string">
            <text:p text:style-name="P4">1.</text:p>
          </table:table-cell>
        </table:table-row>
        <table:table-row>
          <table:table-cell table:style-name="Taulukko1.A2" table:number-rows-spanned="2" office:value-type="string">
            <text:p text:style-name="P5">14.2. Vilppula</text:p>
            <text:p text:style-name="P5">(Inva)</text:p>
            <text:p text:style-name="P6">Ystävänpäiväboccia</text:p>
          </table:table-cell>
          <table:table-cell table:style-name="Taulukko1.A2" table:number-rows-spanned="2" office:value-type="string">
            <text:p text:style-name="P7"/>
          </table:table-cell>
          <table:table-cell table:style-name="Taulukko1.A2" office:value-type="string">
            <text:p text:style-name="P8">Jouk.</text:p>
          </table:table-cell>
          <table:table-cell table:style-name="Taulukko1.A2" office:value-type="string">
            <text:p text:style-name="P8">Leila Mäkinen</text:p>
            <text:p text:style-name="P8">Hilkka Flyktman</text:p>
            <text:p text:style-name="P7">Pirjo Kaarre</text:p>
            <text:p text:style-name="P9">Toivo Järvinen</text:p>
            <text:p text:style-name="P9">Pertti Gustafsson</text:p>
          </table:table-cell>
          <table:table-cell table:style-name="Taulukko1.A2" office:value-type="string">
            <text:p text:style-name="P8">12 joukkuetta</text:p>
          </table:table-cell>
          <table:table-cell table:style-name="Taulukko1.F2" office:value-type="string">
            <text:p text:style-name="P8">1.</text:p>
            <text:p text:style-name="P8">2.</text:p>
            <text:p text:style-name="P8">3.</text:p>
            <text:p text:style-name="P9">8.</text:p>
            <text:p text:style-name="P9">12.</text:p>
          </table:table-cell>
        </table:table-row>
        <table:table-row>
          <table:covered-table-cell table:style-name="Taulukko1.A2"/>
          <table:covered-table-cell table:style-name="Taulukko1.A2"/>
          <table:table-cell table:style-name="Taulukko1.A2" office:value-type="string">
            <text:p text:style-name="P7">Pari</text:p>
          </table:table-cell>
          <table:table-cell table:style-name="Taulukko1.A2" office:value-type="string">
            <text:p text:style-name="P5">Risto Lepistö</text:p>
            <text:p text:style-name="P7">Onerva Uuttera</text:p>
            <text:p text:style-name="P9">Pirjo Väisänen</text:p>
            <text:p text:style-name="P9">Meevi Aalto</text:p>
          </table:table-cell>
          <table:table-cell table:style-name="Taulukko1.A2" office:value-type="string">
            <text:p text:style-name="P7">16 paria</text:p>
          </table:table-cell>
          <table:table-cell table:style-name="Taulukko1.F2" office:value-type="string">
            <text:p text:style-name="P7">1.</text:p>
            <text:p text:style-name="P7">2.</text:p>
            <text:p text:style-name="P9">10.</text:p>
            <text:p text:style-name="P9">10.</text:p>
          </table:table-cell>
        </table:table-row>
        <table:table-row>
          <table:table-cell table:style-name="Taulukko1.A2" office:value-type="string">
            <text:p text:style-name="P10">21.2. Härmä (Inva)</text:p>
          </table:table-cell>
          <table:table-cell table:style-name="Taulukko1.A2" office:value-type="string">
            <text:p text:style-name="P5">pari</text:p>
          </table:table-cell>
          <table:table-cell table:style-name="Taulukko1.A2" office:value-type="string">
            <text:p text:style-name="P3">Naiset</text:p>
            <text:p text:style-name="P5">Yl</text:p>
          </table:table-cell>
          <table:table-cell table:style-name="Taulukko1.A2" office:value-type="string">
            <text:p text:style-name="P3">Hilkka Flyktman ja <text:span text:style-name="T2">Onerva Uuttera</text:span></text:p>
            <text:p text:style-name="P5"><text:span text:style-name="T2">Pertti Gustafsson</text:span> ja Risto Lepistö</text:p>
          </table:table-cell>
          <table:table-cell table:style-name="Taulukko1.A2" office:value-type="string">
            <text:p text:style-name="P11"><text:span text:style-name="T3">7</text:span> paria</text:p>
            <text:p text:style-name="P5"><text:span text:style-name="T3">20</text:span><text:span text:style-name="T2"> </text:span>paria. </text:p>
          </table:table-cell>
          <table:table-cell table:style-name="Taulukko1.F2" office:value-type="string">
            <text:p text:style-name="P12">2.</text:p>
            <text:p text:style-name="P12">5.</text:p>
          </table:table-cell>
        </table:table-row>
      </table:table>
      <table:table table:name="Taulukko2" table:style-name="Taulukko2">
        <table:table-column table:style-name="Taulukko2.A"/>
        <table:table-column table:style-name="Taulukko2.B"/>
        <table:table-column table:style-name="Taulukko2.C"/>
        <table:table-column table:style-name="Taulukko2.D"/>
        <table:table-column table:style-name="Taulukko2.E"/>
        <table:table-column table:style-name="Taulukko2.F"/>
        <table:table-row>
          <table:table-cell table:style-name="Taulukko2.A1" office:value-type="string">
            <text:p text:style-name="P13">14.3. Rauma</text:p>
            <text:p text:style-name="P13">Inva</text:p>
          </table:table-cell>
          <table:table-cell table:style-name="Taulukko2.A1" office:value-type="string">
            <text:p text:style-name="P14">Pari</text:p>
          </table:table-cell>
          <table:table-cell table:style-name="Taulukko2.A1" office:value-type="string">
            <text:p text:style-name="P15">Naiset</text:p>
            <text:p text:style-name="P16">Yl</text:p>
          </table:table-cell>
          <table:table-cell table:style-name="Taulukko2.A1" office:value-type="string">
            <text:p text:style-name="P15">Hilkka Flyktman ja Onerva Uuttera</text:p>
            <text:p text:style-name="P16">Pertti Gustafsson ja <text:span text:style-name="T4">(Jouni Nodlund, </text:span><text:span text:style-name="T5">Meri-Pori</text:span><text:span text:style-name="T4">)</text:span></text:p>
          </table:table-cell>
          <table:table-cell table:style-name="Taulukko2.A1" office:value-type="string">
            <text:p text:style-name="P17"><text:span text:style-name="T5">9</text:span> paria</text:p>
            <text:p text:style-name="P16"><text:span text:style-name="T5">20</text:span> paria. <text:span text:style-name="T5">Alkus.6</text:span></text:p>
          </table:table-cell>
          <table:table-cell table:style-name="Taulukko2.F1" office:value-type="string">
            <text:p text:style-name="P18"><text:span text:style-name="T5">1</text:span>.</text:p>
            <text:p text:style-name="P19"/>
          </table:table-cell>
        </table:table-row>
      </table:table>
      <text:p text:style-name="P20"/>
      <text:p text:style-name="P20"/>
      <text:p text:style-name="P20"/>
      <table:table table:name="Taulukko1_1" table:style-name="Taulukko1_5f_1">
        <table:table-column table:style-name="Taulukko1_5f_1.A"/>
        <table:table-column table:style-name="Taulukko1_5f_1.B"/>
        <table:table-column table:style-name="Taulukko1_5f_1.C"/>
        <table:table-column table:style-name="Taulukko1_5f_1.D"/>
        <table:table-column table:style-name="Taulukko1_5f_1.E"/>
        <table:table-column table:style-name="Taulukko1_5f_1.F"/>
        <table:table-row>
          <table:table-cell table:style-name="Taulukko1_5f_1.A1" table:number-rows-spanned="2" office:value-type="string">
            <text:p text:style-name="P21">25.4. Vilppula</text:p>
            <text:p text:style-name="P21">(Inva)</text:p>
          </table:table-cell>
          <table:table-cell table:style-name="Taulukko1_5f_1.A1" table:number-rows-spanned="2" office:value-type="string">
            <text:p text:style-name="P22">Pari</text:p>
          </table:table-cell>
          <table:table-cell table:style-name="Taulukko1_5f_1.A1" office:value-type="string">
            <text:p text:style-name="P3">Naiset</text:p>
            <text:p text:style-name="P5"/>
          </table:table-cell>
          <table:table-cell table:style-name="Taulukko1_5f_1.A1" office:value-type="string">
            <text:p text:style-name="P23">Onerva Uuttera <text:span text:style-name="T6">ja Tuija Sinisalo, Tampere</text:span></text:p>
            <text:p text:style-name="P3">Hilkka Flyktman ja <text:span text:style-name="T6">Mervi Aalto</text:span></text:p>
            <text:p text:style-name="P24">Pirjo Väisänen ja Pirjo Kaarre</text:p>
          </table:table-cell>
          <table:table-cell table:style-name="Taulukko1_5f_1.A1" office:value-type="string">
            <text:p text:style-name="P25">7 paria</text:p>
          </table:table-cell>
          <table:table-cell table:style-name="Taulukko1_5f_1.F1" office:value-type="string">
            <text:p text:style-name="P25">1.</text:p>
            <text:p text:style-name="P25">4.</text:p>
            <text:p text:style-name="P25">5.</text:p>
          </table:table-cell>
        </table:table-row>
        <table:table-row>
          <table:covered-table-cell table:style-name="Taulukko1_5f_1.A1"/>
          <table:covered-table-cell table:style-name="Taulukko1_5f_1.A1"/>
          <table:table-cell table:style-name="Taulukko1_5f_1.C2" office:value-type="string">
            <text:p text:style-name="P26">Yl</text:p>
          </table:table-cell>
          <table:table-cell table:style-name="Taulukko1_5f_1.C2" office:value-type="string">
            <text:p text:style-name="P26">Pertti Gustafsson ja <text:span text:style-name="T6">Klaus Sorri</text:span></text:p>
            <text:p text:style-name="P27">Toivo Järvinen ja Risto Lepistö</text:p>
          </table:table-cell>
          <table:table-cell table:style-name="Taulukko1_5f_1.C2" office:value-type="string">
            <text:p text:style-name="P25">13 paria</text:p>
          </table:table-cell>
          <table:table-cell table:style-name="Taulukko1_5f_1.F2" office:value-type="string">
            <text:p text:style-name="P25">12.</text:p>
            <text:p text:style-name="P25">7.</text:p>
          </table:table-cell>
        </table:table-row>
        <text:soft-page-break/>
        <table:table-row>
          <table:table-cell table:style-name="Taulukko1_5f_1.C2" table:number-rows-spanned="6" office:value-type="string">
            <text:p text:style-name="P28">1.-3.5 Pajulahti</text:p>
            <text:p text:style-name="P29">(Inva)</text:p>
            <text:p text:style-name="P28">SM kilpailu</text:p>
          </table:table-cell>
          <table:table-cell table:style-name="Taulukko1_5f_1.C2" table:number-rows-spanned="4" office:value-type="string">
            <text:p text:style-name="P28">Hk</text:p>
          </table:table-cell>
          <table:table-cell table:style-name="Taulukko1_5f_1.C2" office:value-type="string">
            <text:p text:style-name="P30">Naiset</text:p>
          </table:table-cell>
          <table:table-cell table:style-name="Taulukko1_5f_1.C2" office:value-type="string">
            <text:p text:style-name="P30">Hilkka Flyktman</text:p>
          </table:table-cell>
          <table:table-cell table:style-name="Taulukko1_5f_1.C2" office:value-type="string">
            <text:p text:style-name="P31">10 osallistujaa</text:p>
          </table:table-cell>
          <table:table-cell table:style-name="Taulukko1_5f_1.F2" office:value-type="string">
            <text:p text:style-name="P31">2.</text:p>
          </table:table-cell>
        </table:table-row>
        <table:table-row>
          <table:covered-table-cell table:style-name="Taulukko1_5f_1.C2"/>
          <table:covered-table-cell table:style-name="Taulukko1_5f_1.C2"/>
          <table:table-cell table:style-name="Taulukko1_5f_1.C2" office:value-type="string">
            <text:p text:style-name="P30">Yl</text:p>
          </table:table-cell>
          <table:table-cell table:style-name="Taulukko1_5f_1.C2" office:value-type="string">
            <text:p text:style-name="P32">Pertti Gustafsson</text:p>
          </table:table-cell>
          <table:table-cell table:style-name="Taulukko1_5f_1.C2" office:value-type="string">
            <text:p text:style-name="P31">12 osallistujaa</text:p>
          </table:table-cell>
          <table:table-cell table:style-name="Taulukko1_5f_1.F2" office:value-type="string">
            <text:p text:style-name="P31">12.</text:p>
          </table:table-cell>
        </table:table-row>
        <table:table-row>
          <table:covered-table-cell table:style-name="Taulukko1_5f_1.C2"/>
          <table:covered-table-cell table:style-name="Taulukko1_5f_1.C2"/>
          <table:table-cell table:style-name="Taulukko1_5f_1.C2" office:value-type="string">
            <text:p text:style-name="P30">LK</text:p>
          </table:table-cell>
          <table:table-cell table:style-name="Taulukko1_5f_1.C2" office:value-type="string">
            <text:p text:style-name="P32">Onerva Uuttera</text:p>
          </table:table-cell>
          <table:table-cell table:style-name="Taulukko1_5f_1.C2" office:value-type="string">
            <text:p text:style-name="P31">10 osallistujaa</text:p>
          </table:table-cell>
          <table:table-cell table:style-name="Taulukko1_5f_1.F2" office:value-type="string">
            <text:p text:style-name="P31">6.</text:p>
          </table:table-cell>
        </table:table-row>
        <table:table-row>
          <table:covered-table-cell table:style-name="Taulukko1_5f_1.C2"/>
          <table:covered-table-cell table:style-name="Taulukko1_5f_1.C2"/>
          <table:table-cell table:style-name="Taulukko1_5f_1.C2" office:value-type="string">
            <text:p text:style-name="P30">Veter.</text:p>
          </table:table-cell>
          <table:table-cell table:style-name="Taulukko1_5f_1.C2" office:value-type="string">
            <text:p text:style-name="P33">Risto Lepistö</text:p>
          </table:table-cell>
          <table:table-cell table:style-name="Taulukko1_5f_1.C2" office:value-type="string">
            <text:p text:style-name="P31">7 osallistujaa</text:p>
          </table:table-cell>
          <table:table-cell table:style-name="Taulukko1_5f_1.F2" office:value-type="string">
            <text:p text:style-name="P31">4.</text:p>
          </table:table-cell>
        </table:table-row>
        <table:table-row>
          <table:covered-table-cell table:style-name="Taulukko1_5f_1.C2"/>
          <table:table-cell table:style-name="Taulukko1_5f_1.C2" table:number-rows-spanned="2" office:value-type="string">
            <text:p text:style-name="P28">Pari</text:p>
          </table:table-cell>
          <table:table-cell table:style-name="Taulukko1_5f_1.C2" office:value-type="string">
            <text:p text:style-name="P30">Naiset</text:p>
          </table:table-cell>
          <table:table-cell table:style-name="Taulukko1_5f_1.C2" office:value-type="string">
            <text:p text:style-name="P30">Hilkka Flyktman ja Onerva Uuttera</text:p>
          </table:table-cell>
          <table:table-cell table:style-name="Taulukko1_5f_1.C2" office:value-type="string">
            <text:p text:style-name="P31">7 paria</text:p>
          </table:table-cell>
          <table:table-cell table:style-name="Taulukko1_5f_1.F2" office:value-type="string">
            <text:p text:style-name="P31">1.</text:p>
          </table:table-cell>
        </table:table-row>
        <table:table-row>
          <table:covered-table-cell table:style-name="Taulukko1_5f_1.C2"/>
          <table:covered-table-cell table:style-name="Taulukko1_5f_1.C2"/>
          <table:table-cell table:style-name="Taulukko1_5f_1.C2" office:value-type="string">
            <text:p text:style-name="P30">Yl</text:p>
          </table:table-cell>
          <table:table-cell table:style-name="Taulukko1_5f_1.C2" office:value-type="string">
            <text:p text:style-name="P32">Risto Lepistö ja Pertti Gustafsson</text:p>
          </table:table-cell>
          <table:table-cell table:style-name="Taulukko1_5f_1.C2" office:value-type="string">
            <text:p text:style-name="P31">10 paria</text:p>
          </table:table-cell>
          <table:table-cell table:style-name="Taulukko1_5f_1.F2" office:value-type="string">
            <text:p text:style-name="P31">9.</text:p>
          </table:table-cell>
        </table:table-row>
      </table:table>
      <table:table table:name="Taulukko3" table:style-name="Taulukko3">
        <table:table-column table:style-name="Taulukko3.A"/>
        <table:table-column table:style-name="Taulukko3.B"/>
        <table:table-column table:style-name="Taulukko3.C"/>
        <table:table-column table:style-name="Taulukko3.D"/>
        <table:table-column table:style-name="Taulukko3.E"/>
        <table:table-column table:style-name="Taulukko3.F"/>
        <table:table-row>
          <table:table-cell table:style-name="Taulukko3.A1" table:number-rows-spanned="2" office:value-type="string">
            <text:p text:style-name="P34">13.6.Harjavalta</text:p>
            <text:p text:style-name="P34">(Inva)</text:p>
          </table:table-cell>
          <table:table-cell table:style-name="Taulukko3.A1" table:number-rows-spanned="2" office:value-type="string">
            <text:p text:style-name="P34">Pari</text:p>
          </table:table-cell>
          <table:table-cell table:style-name="Taulukko3.A1" office:value-type="string">
            <text:p text:style-name="P35">Naiset</text:p>
          </table:table-cell>
          <table:table-cell table:style-name="Taulukko3.A1" office:value-type="string">
            <text:p text:style-name="P35">Hilkka Flyktman ja Onerva Uuttera</text:p>
          </table:table-cell>
          <table:table-cell table:style-name="Taulukko3.A1" office:value-type="string">
            <text:p text:style-name="P36">8 paria 2, Eurajoki/jokil. 3. Kangasala</text:p>
          </table:table-cell>
          <table:table-cell table:style-name="Taulukko3.F1" office:value-type="string">
            <text:p text:style-name="P36">1.</text:p>
          </table:table-cell>
        </table:table-row>
        <table:table-row>
          <table:covered-table-cell table:style-name="Taulukko3.A1"/>
          <table:covered-table-cell table:style-name="Taulukko3.A1"/>
          <table:table-cell table:style-name="Taulukko3.C2" office:value-type="string">
            <text:p text:style-name="P35">Yl</text:p>
          </table:table-cell>
          <table:table-cell table:style-name="Taulukko3.C2" office:value-type="string">
            <text:p text:style-name="P37">Risto Lepistö ja <text:span text:style-name="T7">Pertti Gustafsson</text:span></text:p>
          </table:table-cell>
          <table:table-cell table:style-name="Taulukko3.C2" office:value-type="string">
            <text:p text:style-name="P36">17 paria alkus. 8. Rauma, Eura, Tampere</text:p>
          </table:table-cell>
          <table:table-cell table:style-name="Taulukko3.F2" office:value-type="string">
            <text:p text:style-name="P38"/>
          </table:table-cell>
        </table:table-row>
      </table:table>
      <table:table table:name="Taulukko4" table:style-name="Taulukko4">
        <table:table-column table:style-name="Taulukko4.A"/>
        <table:table-column table:style-name="Taulukko4.B"/>
        <table:table-column table:style-name="Taulukko4.C"/>
        <table:table-column table:style-name="Taulukko4.D"/>
        <table:table-column table:style-name="Taulukko4.E"/>
        <table:table-column table:style-name="Taulukko4.F"/>
        <table:table-row>
          <table:table-cell table:style-name="Taulukko4.A1" office:value-type="string">
            <text:p text:style-name="P39">1.8.25 Ylistaro (inva)</text:p>
          </table:table-cell>
          <table:table-cell table:style-name="Taulukko4.A1" office:value-type="string">
            <text:p text:style-name="P40">Pari</text:p>
          </table:table-cell>
          <table:table-cell table:style-name="Taulukko4.A1" office:value-type="string">
            <text:p text:style-name="P41">Yl</text:p>
          </table:table-cell>
          <table:table-cell table:style-name="Taulukko4.A1" office:value-type="string">
            <text:p text:style-name="P42">Risto Lepistö ja <text:span text:style-name="T8">Toivo Järvinen</text:span></text:p>
          </table:table-cell>
          <table:table-cell table:style-name="Taulukko4.A1" office:value-type="string">
            <text:p text:style-name="P43">25 paria</text:p>
          </table:table-cell>
          <table:table-cell table:style-name="Taulukko4.F1" office:value-type="string">
            <text:p text:style-name="P44"/>
          </table:table-cell>
        </table:table-row>
        <table:table-row>
          <table:table-cell table:style-name="Taulukko4.A2" table:number-rows-spanned="2" office:value-type="string">
            <text:p text:style-name="P40">4.8. Rauma SM- open. <text:span text:style-name="T9">(Inva)</text:span></text:p>
          </table:table-cell>
          <table:table-cell table:style-name="Taulukko4.A2" table:number-rows-spanned="2" office:value-type="string">
            <text:p text:style-name="P40">Pari</text:p>
          </table:table-cell>
          <table:table-cell table:style-name="Taulukko4.A2" office:value-type="string">
            <text:p text:style-name="P45">Naiset</text:p>
          </table:table-cell>
          <table:table-cell table:style-name="Taulukko4.A2" office:value-type="string">
            <text:p text:style-name="P41">Hilkka Flyktman ja Onerva Uuttera</text:p>
            <text:p text:style-name="P46">Pirkko Hyytiäinen, Mäntän ES ja Eeva-Liisa Kingelin (Kurikka)</text:p>
          </table:table-cell>
          <table:table-cell table:style-name="Taulukko4.A2" office:value-type="string">
            <text:p text:style-name="P45">12 paria</text:p>
            <text:p text:style-name="P45"/>
          </table:table-cell>
          <table:table-cell table:style-name="Taulukko4.F2" office:value-type="string">
            <text:p text:style-name="P45">4.</text:p>
            <text:p text:style-name="P47">5.</text:p>
          </table:table-cell>
        </table:table-row>
        <table:table-row>
          <table:covered-table-cell table:style-name="Taulukko4.A2"/>
          <table:covered-table-cell table:style-name="Taulukko4.A2"/>
          <table:table-cell table:style-name="Taulukko4.A2" office:value-type="string">
            <text:p text:style-name="P45">YL</text:p>
          </table:table-cell>
          <table:table-cell table:style-name="Taulukko4.A2" office:value-type="string">
            <text:p text:style-name="P42"><text:span text:style-name="T7">Pertti Gustafsson </text:span><text:span text:style-name="T10">ja Simo Koivula (Loiske)</text:span></text:p>
          </table:table-cell>
          <table:table-cell table:style-name="Taulukko4.A2" office:value-type="string">
            <text:p text:style-name="P45">27 paria, alkus. 8</text:p>
          </table:table-cell>
          <table:table-cell table:style-name="Taulukko4.F2" office:value-type="string">
            <text:p text:style-name="P44"/>
          </table:table-cell>
        </table:table-row>
        <table:table-row table:style-name="Taulukko4.4">
          <table:table-cell table:style-name="Taulukko4.A2" table:number-rows-spanned="3" office:value-type="string">
            <text:p text:style-name="P40"><text:span text:style-name="T9">5.8.</text:span> Rauma SM- open<text:span text:style-name="T9">(Inva)</text:span></text:p>
          </table:table-cell>
          <table:table-cell table:style-name="Taulukko4.A2" table:number-rows-spanned="3" office:value-type="string">
            <text:p text:style-name="P48">Hk</text:p>
          </table:table-cell>
          <table:table-cell table:style-name="Taulukko4.A2" office:value-type="string">
            <text:p text:style-name="P49">Naiset</text:p>
          </table:table-cell>
          <table:table-cell table:style-name="Taulukko4.A2" office:value-type="string">
            <text:p text:style-name="P49">Hilkka Flyktman</text:p>
          </table:table-cell>
          <table:table-cell table:style-name="Taulukko4.A2" office:value-type="string">
            <text:p text:style-name="P49">15 pelaajaa</text:p>
          </table:table-cell>
          <table:table-cell table:style-name="Taulukko4.F2" office:value-type="string">
            <text:p text:style-name="P49">1.</text:p>
          </table:table-cell>
        </table:table-row>
        <table:table-row table:style-name="Taulukko4.4">
          <table:covered-table-cell table:style-name="Taulukko4.A2"/>
          <table:covered-table-cell table:style-name="Taulukko4.A2"/>
          <table:table-cell table:style-name="Taulukko4.A2" office:value-type="string">
            <text:p text:style-name="P49">Lk 2-3</text:p>
          </table:table-cell>
          <table:table-cell table:style-name="Taulukko4.A2" office:value-type="string">
            <text:p text:style-name="P49">Onerva Uuttera</text:p>
          </table:table-cell>
          <table:table-cell table:style-name="Taulukko4.A2" office:value-type="string">
            <text:p text:style-name="P49">12 pelaajaa</text:p>
          </table:table-cell>
          <table:table-cell table:style-name="Taulukko4.F2" office:value-type="string">
            <text:p text:style-name="P49">3.</text:p>
          </table:table-cell>
        </table:table-row>
        <table:table-row table:style-name="Taulukko4.4">
          <table:covered-table-cell table:style-name="Taulukko4.A2"/>
          <table:covered-table-cell table:style-name="Taulukko4.A2"/>
          <table:table-cell table:style-name="Taulukko4.A2" office:value-type="string">
            <text:p text:style-name="P49">Yl</text:p>
          </table:table-cell>
          <table:table-cell table:style-name="Taulukko4.A2" office:value-type="string">
            <text:p text:style-name="P50">Pertti Gustafsson</text:p>
          </table:table-cell>
          <table:table-cell table:style-name="Taulukko4.A2" office:value-type="string">
            <text:p text:style-name="P49">41 pelaajaa, alkus. 10</text:p>
          </table:table-cell>
          <table:table-cell table:style-name="Taulukko4.F2" office:value-type="string">
            <text:p text:style-name="P51"/>
          </table:table-cell>
        </table:table-row>
      </table:table>
      <text:p text:style-name="P5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i" fo:country="FI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i" fo:country="FI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1-02T15:17:21.547878400</meta:creation-date>
    <dc:date>2026-08-06T07:43:00.384133500</dc:date>
    <meta:editing-duration>PT25M7S</meta:editing-duration>
    <meta:editing-cycles>13</meta:editing-cycles>
    <meta:generator>LibreOffice/25.8.7.3$Windows_X86_64 LibreOffice_project/30742500f2d3eb4366ac312fa33d3dcabdb3eba5</meta:generator>
    <meta:document-statistic meta:table-count="5" meta:image-count="0" meta:object-count="0" meta:page-count="2" meta:paragraph-count="143" meta:word-count="298" meta:character-count="1719" meta:non-whitespace-character-count="1562"/>
  </office:meta>
</office:document-meta>
</file>